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451испр</text:p>
          </table:table-cell>
          <table:table-cell table:number-columns-repeated="4" table:style-name="ce10"/>
          <table:table-cell office:value-type="string" table:style-name="ce12">
            <text:p>04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" table:style-name="ce16">
            <text:p>1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0" table:style-name="ce17">
            <text:p>0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28:8300022:506</text:p>
          </table:table-cell>
          <table:covered-table-cell/>
          <table:table-cell office:value-type="float" office:value="6779114.0999999996" table:style-name="ce20">
            <text:p>6779114,10</text:p>
          </table:table-cell>
          <table:table-cell office:value-type="string" table:number-columns-spanned="2" table:number-rows-spanned="1" table:style-name="ce2">
            <text:p>06.07.2026</text:p>
          </table:table-cell>
          <table:covered-table-cell/>
          <table:table-cell office:value-type="string" table:style-name="ce17">
            <text:p>14.08.2023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table:style-name="ce17"/>
          <table:table-cell table:number-columns-spanned="3" table:number-rows-spanned="1" table:style-name="ce2"/>
          <table:covered-table-cell table:number-columns-repeated="2"/>
          <table:table-cell table:number-columns-spanned="2" table:number-rows-spanned="1" table:style-name="ce2"/>
          <table:covered-table-cell/>
          <table:table-cell table:style-name="ce17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5FC1F93BA5045C14BF6898847A5A29CB1F5FE7DF19A61BA678877FAE269A2966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Ведущий оценщик ОМО и МРН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1">
            <text:p>Мелихова Елена Дмитри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Мелихова Елена Дмитриевна</meta:initial-creator>
    <dc:creator>Мелихова Елена Дмитриевна</dc:creator>
    <meta:creation-date>2026-08-04T08:36:54Z</meta:creation-date>
    <dc:date>2026-08-04T08:36:54Z</dc:date>
  </office:meta>
</office:document-meta>
</file>